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2D3000001C1913EB163.jpg" manifest:media-type="image/jpeg"/>
  <manifest:file-entry manifest:full-path="Pictures/100000000000047E000002DFF7AE4ED8.jpg" manifest:media-type="image/jpeg"/>
  <manifest:file-entry manifest:full-path="Pictures/10000000000004AC000003791CBEEDD9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5cm" fo:min-width="12.213cm" loext:decorative="false"/>
      <style:paragraph-properties style:writing-mode="lr-tb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289cm, 0.676cm, -0.036cm, 0.377cm)" draw:image-opacity="100%" style:mirror="none" loext:decorative="false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6.349cm" fo:min-width="9.688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style:text-properties fo:color="#c9211e" loext:opacity="100%" fo:font-size="32pt" fo:font-style="normal" fo:font-weight="bold"/>
    </style:style>
    <style:style style:name="P3" style:family="paragraph">
      <loext:graphic-properties draw:fill="none" draw:fill-color="#ffffff"/>
      <style:text-properties fo:color="#c9211e" loext:opacity="100%" style:font-name="Calibri" fo:font-size="32pt" fo:font-style="normal" fo:font-weight="bold"/>
    </style:style>
    <style:style style:name="P4" style:family="paragraph">
      <loext:graphic-properties draw:fill="none"/>
      <style:paragraph-properties fo:text-align="center"/>
    </style:style>
    <style:style style:name="P5" style:family="paragraph">
      <style:text-properties fo:color="#c9211e" loext:opacity="100%" fo:font-size="32pt" fo:font-weight="bold"/>
    </style:style>
    <style:style style:name="P6" style:family="paragraph">
      <loext:graphic-properties draw:fill="none" draw:fill-color="#ffffff"/>
      <style:text-properties fo:color="#c9211e" loext:opacity="100%" style:font-name="Calibri" fo:font-size="32pt" fo:font-weight="bold"/>
    </style:style>
    <style:style style:name="P7" style:family="paragraph">
      <style:paragraph-properties fo:margin-top="0cm" fo:margin-bottom="0.199cm"/>
    </style:style>
    <style:style style:name="P8" style:family="paragraph">
      <loext:graphic-properties draw:fill="none" draw:fill-color="#ffffff"/>
      <style:text-properties style:font-name="Calibri" fo:font-size="15pt" fo:font-weight="bold" style:font-size-asian="14pt" style:font-name-complex="Calibri" style:font-size-complex="14pt" style:font-weight-complex="bold"/>
    </style:style>
    <style:style style:name="T1" style:family="text">
      <style:text-properties fo:font-variant="normal" fo:text-transform="none" fo:color="#c9211e" loext:opacity="100%" style:text-outline="false" style:text-line-through-style="none" style:text-line-through-type="none" style:font-name="Calibri" fo:font-size="32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c9211e" loext:opacity="100%" style:font-name="Calibri" fo:font-size="32pt" fo:font-style="normal" fo:font-weight="bold"/>
    </style:style>
    <style:style style:name="T3" style:family="text">
      <style:text-properties fo:color="#c9211e" loext:opacity="100%" style:font-name="Calibri" fo:font-size="32pt" fo:font-weight="bold"/>
    </style:style>
    <style:style style:name="T4" style:family="text">
      <style:text-properties style:font-name="Calibri" fo:font-size="15pt" fo:font-weight="bold" style:font-size-asian="14pt" style:font-name-complex="Calibri" style:font-size-complex="14pt" style:font-weight-complex="bold"/>
    </style:style>
    <style:style style:name="T5" style:family="text">
      <style:text-properties style:font-name="Calibri" fo:font-size="15pt" style:font-size-asian="14pt" style:font-name-complex="Calibri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8.555cm" svg:height="18.25cm" svg:x="0.573cm" svg:y="1.375cm">
          <draw:image xlink:href="Pictures/100000000000047E000002DFF7AE4ED8.jpg" xlink:type="simple" xlink:show="embed" xlink:actuate="onLoad" draw:mime-type="image/jpeg">
            <text:p/>
          </draw:image>
        </draw:frame>
        <draw:frame draw:style-name="gr2" draw:text-style-name="P3" draw:layer="layout" svg:width="12.713cm" svg:height="1.382cm" svg:x="8.494cm" svg:y="0.75cm">
          <draw:text-box>
            <text:p text:style-name="P2"><text:span text:style-name="T1">Typ A2 </text:span><text:span text:style-name="T2">Fernhändler (200t)</text:span></text:p>
          </draw:text-box>
        </draw:frame>
      </draw:page>
      <draw:page draw:name="page2" draw:style-name="dp1" draw:master-page-name="Standard">
        <draw:frame draw:style-name="gr3" draw:text-style-name="P4" draw:layer="layout" svg:width="19.314cm" svg:height="14.356cm" svg:x="0.5cm" svg:y="2.594cm">
          <draw:image xlink:href="Pictures/10000000000004AC000003791CBEEDD9.jpg" xlink:type="simple" xlink:show="embed" xlink:actuate="onLoad" draw:mime-type="image/jpeg">
            <text:p/>
          </draw:image>
        </draw:frame>
        <draw:frame draw:style-name="gr2" draw:text-style-name="P6" draw:layer="layout" svg:width="12.713cm" svg:height="1.382cm" svg:x="8.494cm" svg:y="1.05cm">
          <draw:text-box>
            <text:p text:style-name="P5"><text:span text:style-name="T3">Typ A2 Fernhändler (200t)</text:span></text:p>
          </draw:text-box>
        </draw:frame>
        <draw:frame draw:style-name="gr4" draw:text-style-name="P4" draw:layer="layout" svg:width="14.249cm" svg:height="9.249cm" svg:x="15.1cm" svg:y="11.4cm">
          <draw:image xlink:href="Pictures/10000000000002D3000001C1913EB163.jpg" xlink:type="simple" xlink:show="embed" xlink:actuate="onLoad" draw:mime-type="image/jpeg">
            <text:p/>
          </draw:image>
        </draw:frame>
        <draw:frame draw:style-name="gr5" draw:text-style-name="P8" draw:layer="layout" svg:width="10.188cm" svg:height="7.657cm" svg:x="19.34cm" svg:y="2.827cm">
          <draw:text-box>
            <text:p><text:span text:style-name="T4">Typ A Fernhändler (200t)</text:span></text:p>
            <text:p text:style-name="P7"><text:span text:style-name="T5">atmosphärentauglich,</text:span><text:span text:style-name="T5"><text:line-break/></text:span><text:span text:style-name="T5">Rumpf=80, Panzerung=2,</text:span><text:span text:style-name="T5"><text:line-break/></text:span><text:span text:style-name="T5">Sprung=2, Manöver=1, Sensoren=–2,</text:span><text:span text:style-name="T5"><text:line-break/></text:span><text:span text:style-name="T5">Computer=0,</text:span><text:span text:style-name="T5"><text:line-break/></text:span><text:span text:style-name="T5">21t Treibstoff: 1x Sprung=2 &amp; 4 Wochen Flug,</text:span><text:span text:style-name="T5"><text:line-break/></text:span><text:span text:style-name="T5">Reaktor 90: 40 Basis, 20 Manöver, 40 Sprung,</text:span><text:span text:style-name="T5"><text:line-break/></text:span><text:span text:style-name="T5"><text:tab/></text:span><text:span text:style-name="T5">1 Sensoren</text:span><text:span text:style-name="T5"><text:line-break/></text:span><text:span text:style-name="T5">H2/H2O-Aufbereitung 40t/Tag,</text:span><text:span text:style-name="T5"><text:line-break/></text:span><text:span text:style-name="T5">10 Kabinen, 6 Cryokapseln (Economy),</text:span><text:span text:style-name="T5"><text:line-break/></text:span><text:span text:style-name="T5">63t Frachtraum, Fracht-Kran,</text:span><text:span text:style-name="T5"><text:line-break/></text:span><text:span text:style-name="T5">Preis 53 MCr, Unterhalt 4 kCr/Monat,</text:span><text:span text:style-name="T5"><text:line-break/></text:span><text:span text:style-name="T5">Besatzung: Pilot, Astrogator, Ingenieur, Arzt,</text:span><text:span text:style-name="T5"><text:line-break/></text:span><text:span text:style-name="T5"><text:tab/></text:span><text:span text:style-name="T5">Steward (Minimum 1-2 Personen)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1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1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1" fo:font-family="Calibri" style:font-family-generic="swiss" fo:font-size="12pt" fo:font-style="italic" style:font-name-asian="NSimSun" style:font-family-asian="NSimSun" style:font-size-asian="12pt" style:font-style-asian="italic" style:font-name-complex="Calibri1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1" fo:font-family="Calibri" style:font-family-generic="swiss" fo:font-size="14pt" style:font-name-asian="Microsoft YaHei1" style:font-family-asian="'Microsoft YaHei'" style:font-name-complex="Calibri1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2:43:03.694339800</dc:date>
    <meta:editing-duration>PT6H58M50S</meta:editing-duration>
    <meta:editing-cycles>77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6"/>
  </office:meta>
</office:document-meta>
</file>